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6.26806in" svg:height="9.48542in" style:rel-width="scale" style:rel-height="scale"><draw:image xlink:href="media/image1.png" xlink:type="simple" xlink:show="embed" xlink:actuate="onLoad"/><svg:title/><svg:desc>A close up of a logo

Description automatically generated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IE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oe Mayne</meta:initial-creator>
    <dc:creator>Joe Mayne</dc:creator>
    <meta:creation-date>2024-10-07T10:54:00Z</meta:creation-date>
    <dc:date>2024-10-07T10:55:00Z</dc:date>
    <meta:print-date>2024-10-07T10:55:00Z</meta:print-date>
    <meta:template xlink:href="Normal" xlink:type="simple"/>
    <meta:editing-cycles>1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